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 Unicode MS" svg:font-family="Arial Unicode MS" style:font-family-generic="system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Times New Roman" style:font-name-complex="Times New Roman" fo:font-size="14pt" style:font-size-asian="14pt" style:font-size-complex="14pt"/>
    </style:style>
    <style:style style:name="P2" style:parent-style-name="Standard" style:family="paragraph">
      <style:text-properties style:font-name="Times New Roman" style:font-name-complex="Times New Roman" fo:font-size="14pt" style:font-size-asian="14pt" style:font-size-complex="14pt"/>
    </style:style>
    <style:style style:name="P3" style:parent-style-name="Standard" style:family="paragraph">
      <style:text-properties style:font-name="Times New Roman" style:font-name-complex="Times New Roman" fo:font-size="14pt" style:font-size-asian="14pt" style:font-size-complex="14pt"/>
    </style:style>
    <style:style style:name="P4" style:parent-style-name="Standard" style:family="paragraph">
      <style:text-properties style:font-name="Times New Roman" style:font-name-complex="Times New Roman" fo:font-size="14pt" style:font-size-asian="14pt" style:font-size-complex="14pt"/>
    </style:style>
    <style:style style:name="P5" style:parent-style-name="Standard" style:family="paragraph">
      <style:text-properties style:font-name="Times New Roman" style:font-name-complex="Times New Roman" fo:font-size="14pt" style:font-size-asian="14pt" style:font-size-complex="14pt"/>
    </style:style>
    <style:style style:name="P6" style:parent-style-name="Standard" style:family="paragraph">
      <style:text-properties style:font-name="Times New Roman" style:font-name-complex="Times New Roman" fo:font-size="14pt" style:font-size-asian="14pt" style:font-size-complex="14pt"/>
    </style:style>
    <style:style style:name="P7" style:parent-style-name="Standard" style:family="paragraph">
      <style:text-properties style:font-name="Times New Roman" style:font-name-complex="Times New Roman" fo:font-size="14pt" style:font-size-asian="14pt" style:font-size-complex="14pt"/>
    </style:style>
    <style:style style:name="T8" style:parent-style-name="Standaardalinea-lettertype" style:family="text">
      <style:text-properties style:font-name="Times New Roman" style:font-name-complex="Times New Roman" fo:font-size="14pt" style:font-size-asian="14pt" style:font-size-complex="14pt"/>
    </style:style>
    <style:style style:name="T9" style:parent-style-name="Standaardalinea-lettertype" style:family="text">
      <style:text-properties style:font-name="Times New Roman" style:font-name-complex="Times New Roman" style:text-position="super 64.2%" fo:font-size="14pt" style:font-size-asian="14pt" style:font-size-complex="14pt"/>
    </style:style>
    <style:style style:name="T10" style:parent-style-name="Standaardalinea-lettertype" style:family="text">
      <style:text-properties style:font-name="Times New Roman" style:font-name-complex="Times New Roman" fo:font-size="14pt" style:font-size-asian="14pt" style:font-size-complex="14pt"/>
    </style:style>
    <style:style style:name="T11" style:parent-style-name="Standaardalinea-lettertype" style:family="text">
      <style:text-properties style:font-name="Times New Roman" style:font-name-complex="Times New Roman" style:text-position="super 64.2%" fo:font-size="14pt" style:font-size-asian="14pt" style:font-size-complex="14pt"/>
    </style:style>
    <style:style style:name="T12" style:parent-style-name="Standaardalinea-lettertype" style:family="text">
      <style:text-properties style:font-name="Times New Roman" style:font-name-complex="Times New Roman" fo:font-size="14pt" style:font-size-asian="14pt" style:font-size-complex="14pt"/>
    </style:style>
    <style:style style:name="T13" style:parent-style-name="Standaardalinea-lettertype" style:family="text">
      <style:text-properties style:font-name="Times New Roman" style:font-name-complex="Times New Roman" style:text-position="super 64.2%" fo:font-size="14pt" style:font-size-asian="14pt" style:font-size-complex="14pt"/>
    </style:style>
    <style:style style:name="T14" style:parent-style-name="Standaardalinea-lettertype" style:family="text">
      <style:text-properties style:font-name="Times New Roman" style:font-name-complex="Times New Roman" fo:font-size="14pt" style:font-size-asian="14pt" style:font-size-complex="14pt"/>
    </style:style>
    <style:style style:name="P15" style:parent-style-name="Standard" style:family="paragraph">
      <style:text-properties style:font-name="Times New Roman" style:font-name-complex="Times New Roman" fo:font-size="14pt" style:font-size-asian="14pt" style:font-size-complex="14pt"/>
    </style:style>
    <style:style style:name="P16" style:parent-style-name="Standard" style:family="paragraph">
      <style:text-properties style:font-name="Times New Roman" style:font-name-complex="Times New Roman" fo:font-size="14pt" style:font-size-asian="14pt" style:font-size-complex="14pt"/>
    </style:style>
    <style:style style:name="T17" style:parent-style-name="Standaardalinea-lettertype" style:family="text">
      <style:text-properties style:font-name="Times New Roman" style:font-name-complex="Times New Roman" fo:font-style="italic" style:font-style-asian="italic" style:font-style-complex="italic" fo:font-size="14pt" style:font-size-asian="14pt" style:font-size-complex="14pt"/>
    </style:style>
  </office:automatic-styles>
  <office:body>
    <office:text text:use-soft-page-breaks="true">
      <text:p text:style-name="P1">JAARVERSLAG SENIOREN BILJART BOND ‘MAAS EN PEEL’</text:p>
      <text:p text:style-name="P2">Dit jaarverslag omschrijft de periode van september 2025 t/m september 2026.</text:p>
      <text:p text:style-name="P3">Het verenigingsjaar werd gestart met 165 leden. Op het moment van de algemene ledenvergadering op 24 augustus in 2026<text:s/>in De<text:s/>Ankerplaats<text:s/>te<text:s/>Grashoek<text:s/>is het ledenbestand 160.</text:p>
      <text:p text:style-name="P4">Het bestuur van ‘Maas en Peel’ bestaat uit de heren Frans Tijssen (voorzitter), Wiel Stevens (secretaris), Noud Hooft van Huysduynen (penningmeester), Hans Hunnekens (waarnemend wedstrijd- <text:s/>en competitieleider), Alwie Reijnen (bestuurslid).</text:p>
      <text:p text:style-name="P5">De enkele jaren geleden in het leven geroepen z.g. Werkgroep bestaat uit 8 personen; Robin Peeters en Peter Haenraets zijn wedstrijdleider. Zes leden, te weten Peter Rutten, Michel Ebisch, Gerard Pijnenburg, Piet Sonnemans, Toon v. Lieshout – helaas op 12-2-26 overleden – organiseerden het jaarlijks terugkerend Persoonlijk Kampioenschap.</text:p>
      <text:p text:style-name="P6">Het bestuur kwam in het verenigingsjaar vier keer in vergadering bijeen. Dit gebeurde bij toerbeurt telkens ten huize van een bestuurslid, dit om kosten te besparen.</text:p>
      <text:p text:style-name="P7">Na spannende competities in de drie klassen kwamen de volgende kampioenen uit de bus: D’n Binger 2/Meijel (A), ’t Paedje 2/Baarlo (B), ST Kessel Beugelbaan (C). De kampioenen ontvingen uit handen van het bestuur een ingelijste oorkonde en een envelop met inhoud.</text:p>
      <text:p text:style-name="Standard"><text:span text:style-name="T8">Het Persoonlijk Kampioenschap werd na een spannende strijd gewonnen door Free Ghielen van SBV Egchel. Hans Hunnekens (D’n Binger), Hans Gorts (D’n Binger) en Sjaak Ververgaert (SBV Egchel) werden resp. 2</text:span><text:span text:style-name="T9">e</text:span><text:span text:style-name="T10">, 3</text:span><text:span text:style-name="T11">e</text:span><text:span text:style-name="T12"><text:s/>en 4</text:span><text:span text:style-name="T13">e</text:span><text:span text:style-name="T14">.</text:span></text:p>
      <text:p text:style-name="P15">We kunnen samen terugkijken op een naar tevredenheid en zonder echte problemen verlopen verenigingsjaar.</text:p>
      <text:p text:style-name="P16"/>
      <text:p text:style-name="Standard"><text:span text:style-name="T17">Wiel Stevens, secretaris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 Unicode MS" svg:font-family="Arial Unicode MS" style:font-family-generic="system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3%" fo:background-color="transparent" style:tab-stop-distance="0.4916in">
        <style:background-fill draw:fill="solid"/>
      </style:paragraph-properties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Standaard" style:display-name="Standaard" style:family="paragraph">
      <style:text-properties fo:hyphenate="false"/>
    </style:style>
    <style:style style:name="Standaardalinea-lettertype" style:display-name="Standaardalinea-lettertype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 Unicode M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jst" style:display-name="Lijst" style:family="paragraph" style:parent-style-name="Textbody">
      <style:text-properties style:font-name-complex="Arial Unicode MS" fo:hyphenate="false"/>
    </style:style>
    <style:style style:name="Bijschrift" style:display-name="Bijschrift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Wiel</meta:initial-creator>
    <dc:creator>wielstevens27@gmail.com</dc:creator>
    <meta:creation-date>2026-07-12T14:54:00Z</meta:creation-date>
    <dc:date>2026-07-12T14:54:00Z</dc:date>
    <meta:template xlink:href="Normal" xlink:type="simple"/>
    <meta:editing-cycles>2</meta:editing-cycles>
    <meta:editing-duration>PT18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54" meta:character-count="1654" meta:row-count="11" meta:non-whitespace-character-count="1403"/>
  </office:meta>
</office:document-meta>
</file>